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9fda0beb4f888ada889a8dfba0cfad.png"/>
  <manifest:file-entry manifest:media-type="image/png" manifest:full-path="Pictures/64168064f559e66986a75df8df385bd1.png"/>
  <manifest:file-entry manifest:media-type="image/png" manifest:full-path="Pictures/b196936078043508c0a44dcd4d41cb7d.png"/>
  <manifest:file-entry manifest:media-type="image/png" manifest:full-path="Pictures/1d798745aff44258c6f24b248da6bcb4.png"/>
  <manifest:file-entry manifest:media-type="image/png" manifest:full-path="Pictures/2b0c6184a8699f914fd2e971a6453156.png"/>
  <manifest:file-entry manifest:media-type="image/png" manifest:full-path="Pictures/0d16b10c1bfb1797ec44e76acc416088.png"/>
  <manifest:file-entry manifest:media-type="image/png" manifest:full-path="Pictures/3c0493803071b0acd45ae3eda1dec699.png"/>
  <manifest:file-entry manifest:media-type="image/png" manifest:full-path="Pictures/ecd978c16d11f5e13219c0ca30222f42.png"/>
  <manifest:file-entry manifest:media-type="image/png" manifest:full-path="Pictures/d41a819210d56c5b5b10423e44ed51cf.png"/>
  <manifest:file-entry manifest:media-type="image/png" manifest:full-path="Pictures/450483a4091e432cb1c23e3eb8fca1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:recorder_configuration"/><text:bookmark-start text:name="__RefHeading___file_recorder_service_1"/><text:bookmark-start text:name="file_recorder_service"/>File Recorder Service<text:bookmark-end text:name="__RefHeading___file_recorder_service_1"/><text:bookmark-end text:name="file_recorder_service"/></text:h>
      <text:p text:style-name="Text_20_body">File Recorder is the service responsible for recording clips in the manual or automated mode, receiving and executing actions. Manual control of the recording service is implemented via rec-lists in the <text:a xlink:type="simple" xlink:href="https://wiki.skylark.tv/manual/airmanager" text:style-name="Internet_20_link" text:visited-style-name="Visited_20_Internet_20_Link">AirManager</text:a> application. Automated control is possible through the <text:a xlink:type="simple" xlink:href="https://wiki.skylark.tv/manual/action_router" text:style-name="Internet_20_link" text:visited-style-name="Visited_20_Internet_20_Link">Actions Mechanism</text:a>.</text:p>
      <text:h text:style-name="Heading_20_2" text:outline-level="2"><text:bookmark-start text:name="__RefHeading___status_menu_settings_2"/><text:bookmark-start text:name="status_menu_settings"/>Status Menu Settings<text:bookmark-end text:name="__RefHeading___status_menu_settings_2"/><text:bookmark-end text:name="status_menu_settings"/></text:h>
      <text:p text:style-name="Text_20_body"><draw:frame draw:style-name="media" draw:name="0" text:anchor-type="as-char" draw:z-index="0" svg:width="7.5935416666667cm" svg:height="8.175625cm"><draw:image xlink:href="Pictures/d49fda0beb4f888ada889a8dfba0cfad.png" xlink:type="simple" xlink:show="embed" xlink:actuate="onLoad"/></draw:frame></text:p>
      <text:h text:style-name="Heading_20_2" text:outline-level="2"><text:bookmark-start text:name="__RefHeading___manage_menu_settings_3"/><text:bookmark-start text:name="manage_menu_settings"/>Manage Menu Settings<text:bookmark-end text:name="__RefHeading___manage_menu_settings_3"/><text:bookmark-end text:name="manage_menu_settings"/></text:h>
      <text:p text:style-name="Text_20_body">Recording service basic settings are implemented in the Manage menu: <text:span text:style-name="Source_20_Text">Administrator Control Panel→Manage→Recorders→Recorder_N</text:span>.</text:p>
      <text:h text:style-name="Heading_20_3" text:outline-level="3"><text:bookmark-start text:name="__RefHeading___general_tab_4"/><text:bookmark-start text:name="general_tab"/>General Tab<text:bookmark-end text:name="__RefHeading___general_tab_4"/><text:bookmark-end text:name="general_tab"/></text:h>
      <text:p text:style-name="Text_20_body"><draw:frame draw:style-name="media" draw:name="1" text:anchor-type="as-char" draw:z-index="1" svg:width="25.294166666667cm" style:rel-width="100%" svg:height="12.832291666667cm" style:rel-height="scale"><draw:image xlink:href="Pictures/64168064f559e66986a75df8df385bd1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>
            <text:p text:style-name="tablealignleft">Frame rate</text:p>
          </table:table-cell>
          <table:table-cell office:value-type="string" table:style-name="tablecell">
            <text:p text:style-name="tablealignleft">Select the recording frame rate. The available recording formats in the Destination Profiles settings depend on this parameter. Available options (c/c):</text:p>
            <text:list text:style-name="List_20_1" text:continue-numbering="false">
              <text:list-item>
                <text:p text:style-name="LastListParagraph_List_20_1_Content_First"> <text:span text:style-name="Strong_20_Emphasis">25.00, 29.97, 30.00, 50.00, 59.94 or 60.00</text:span>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VTR address</text:p>
          </table:table-cell>
          <table:table-cell office:value-type="string" table:style-name="tablecell">
            <text:p text:style-name="tablealignleft">The field specifies the IP address of the VTR service. Used when a tape recorder needs to be controlled.</text:p>
          </table:table-cell>
        </table:table-row>
        <table:table-row>
          <table:table-cell office:value-type="string" table:style-name="tablecell">
            <text:p text:style-name="tablealignleft">VTR number</text:p>
          </table:table-cell>
          <table:table-cell office:value-type="string" table:style-name="tablecell">
            <text:p text:style-name="tablealignleft">The field specifies the sequence number of the VTR service on the server. Used when a tape recorder needs to be controlled.</text:p>
          </table:table-cell>
        </table:table-row>
        <table:table-row>
          <table:table-cell office:value-type="string" table:style-name="tablecell">
            <text:p text:style-name="tablealignleft">VTR TC offset</text:p>
          </table:table-cell>
          <table:table-cell office:value-type="string" table:style-name="tablecell">
            <text:p text:style-name="tablealignleft">Sets the timecode offset compensation in frames. Possible values ​​are from +125 to -125 frames.</text:p>
          </table:table-cell>
        </table:table-row>
        <table:table-row>
          <table:table-cell office:value-type="string" table:style-name="tablecell">
            <text:p text:style-name="tablealignleft">Backup recorder address</text:p>
          </table:table-cell>
          <table:table-cell office:value-type="string" table:style-name="tablecell">
            <text:p text:style-name="tablealignleft">The field specifies the IP address of the backup Recorder. If this field is filled, then the recorder will send commands to this address to start recording.</text:p>
          </table:table-cell>
        </table:table-row>
        <table:table-row>
          <table:table-cell office:value-type="string" table:style-name="tablecell">
            <text:p text:style-name="tablealignleft">Backup recorder channel</text:p>
          </table:table-cell>
          <table:table-cell office:value-type="string" table:style-name="tablecell">
            <text:p text:style-name="tablealignleft">The field specifies the sequence number of the backup Recorder on the server. If this field is filled, then the recorder will send commands to start recording.</text:p>
          </table:table-cell>
        </table:table-row>
        <table:table-row>
          <table:table-cell office:value-type="string" table:style-name="tablecell">
            <text:p text:style-name="tablealignleft">Filename Prefix</text:p>
          </table:table-cell>
          <table:table-cell office:value-type="string" table:style-name="tablecell">
            <text:p text:style-name="tablealignleft">Specifies the text to be added when auto-generating the entry name:<text:line-break/></text:p>
            <text:list text:style-name="List_20_1" text:continue-numbering="false">
              <text:list-item>
                <text:p text:style-name="LastListParagraph_List_20_1_Content_First"> <text:span text:style-name="Strong_20_Emphasis">prefix</text:span>_YY.MM.DD_middle_HH:MM:SS:FF_suffix.<text:line-break/></text:p>
              </text:list-item>
            </text:list>
            <text:p text:style-name="Text_20_body">The value is not used if the name is specified manually by the user. Example:<text:line-break/></text:p>
            <text:list text:style-name="List_20_1" text:continue-numbering="false">
              <text:list-item>
                <text:p text:style-name="LastListParagraph_List_20_1_Content_First"> prefix_22.09.19_middle_16.34.25.12_suffix.</text:p>
              </text:list-item>
            </text:list>
          </table:table-cell>
        </table:table-row>
        <table:table-row>
          <table:table-cell office:value-type="string" table:style-name="tablecell" table:number-columns-spanned="2">
            <text:p text:style-name="tablealignleft">Filename Middl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Filename Suffix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Filename Mask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Default DTL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Autogenerate folder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Direct writes</text:p>
          </table:table-cell>
          <table:covered-table-cell/>
        </table:table-row>
        <table:table-row>
          <table:table-cell office:value-type="string" table:style-name="tablecell">
            <text:p text:style-name="tablealignleft">Router output pin</text:p>
          </table:table-cell>
          <table:table-cell office:value-type="string" table:style-name="tablecell">
            <text:p text:style-name="tablealignleft">none, 1-128</text:p>
          </table:table-cell>
        </table:table-row>
        <table:table-row>
          <table:table-cell office:value-type="string" table:style-name="tablecell">
            <text:p text:style-name="tablealignleft">Router Layers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6.3764583333333cm" svg:height="4.7095833333333cm"><draw:image xlink:href="Pictures/b196936078043508c0a44dcd4d41cb7d.png" xlink:type="simple" xlink:show="embed" xlink:actuate="onLoad"/></draw:frame>\\</text:p>
            <text:list text:style-name="List_20_1" text:continue-numbering="false">
              <text:list-item>
                <text:p text:style-name="List_20_1_Content_First"> Router name - </text:p>
              </text:list-item>
              <text:list-item>
                <text:p text:style-name="List_20_1_Content"> Service Address - </text:p>
              </text:list-item>
              <text:list-item>
                <text:p text:style-name="List_20_1_Content_Last"> Router Bus - </text:p>
              </text:list-item>
            </text:list>
          </table:table-cell>
        </table:table-row>
      </table:table>
      <text:h text:style-name="Heading_20_3" text:outline-level="3"><text:bookmark-start text:name="__RefHeading___destination_profiles_tab_5"/><text:bookmark-start text:name="destination_profiles_tab"/>Destination Profiles Tab<text:bookmark-end text:name="__RefHeading___destination_profiles_tab_5"/><text:bookmark-end text:name="destination_profiles_tab"/></text:h>
      <text:p text:style-name="Text_20_body"><draw:frame draw:style-name="media" draw:name="3" text:anchor-type="as-char" draw:z-index="3" svg:width="16.218958333333cm" svg:height="6.1647916666667cm"><draw:image xlink:href="Pictures/1d798745aff44258c6f24b248da6bcb4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 table:number-columns-spanned="2">
            <text:p text:style-name="tablealignleft">Add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Del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Edit</text:p>
          </table:table-cell>
          <table:covered-table-cell/>
        </table:table-row>
      </table:table>
      <text:p text:style-name="Text_20_body"><draw:frame draw:style-name="media" draw:name="4" text:anchor-type="as-char" draw:z-index="4" svg:width="13.599583333333cm" svg:height="14.366875cm"><draw:image xlink:href="Pictures/2b0c6184a8699f914fd2e971a6453156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 table:number-columns-spanned="2">
            <text:p text:style-name="tablealignleft">Profile Nam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Video format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Format conversi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Audio channel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Force Deinterlac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Write Timecode</text:p>
          </table:table-cell>
          <table:covered-table-cell/>
        </table:table-row>
        <table:table-row>
          <table:table-cell office:value-type="string" table:style-name="tablecell">
            <text:p text:style-name="tablealignleft">Storage type</text:p>
          </table:table-cell>
          <table:table-cell office:value-type="string" table:style-name="tablecell">
            <text:p text:style-name="tablealignleft">Select the type of connected storage to record to: File Folder, SL Media Storage, Avid MXF/OP-Atom, Avid Unity/Interplay</text:p>
          </table:table-cell>
        </table:table-row>
        <table:table-row>
          <table:table-cell office:value-type="string" table:style-name="tableheader" table:number-columns-spanned="2">
            <text:p text:style-name="Table_20_Heading">Storage type=File Folder</text:p>
          </table:table-cell>
          <table:covered-table-cell/>
        </table:table-row>
        <table:table-row>
          <table:table-cell office:value-type="string" table:style-name="tablecell">
            <text:p text:style-name="tablealignleft">Disk Path</text:p>
          </table:table-cell>
          <table:table-cell office:value-type="string" table:style-name="tablecell">
            <text:p text:style-name="tablealignleft">The local or network path to the Windows folder</text:p>
          </table:table-cell>
        </table:table-row>
        <table:table-row>
          <table:table-cell office:value-type="string" table:style-name="tablecell" table:number-columns-spanned="2">
            <text:p text:style-name="tablealignleft">Root fold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Container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Storage type=SL Media Storage</text:p>
          </table:table-cell>
          <table:covered-table-cell/>
        </table:table-row>
        <table:table-row>
          <table:table-cell office:value-type="string" table:style-name="tablecell">
            <text:p text:style-name="tablealignleft">Storage Address</text:p>
          </table:table-cell>
          <table:table-cell office:value-type="string" table:style-name="tablecell">
            <text:p text:style-name="tablealignleft">The IP-address of the server with the configured media database. The default value (empty) is “localhost”.</text:p>
          </table:table-cell>
        </table:table-row>
        <table:table-row>
          <table:table-cell office:value-type="string" table:style-name="tablecell">
            <text:p text:style-name="tablealignleft">Storage number</text:p>
          </table:table-cell>
          <table:table-cell office:value-type="string" table:style-name="tablecell">
            <text:p text:style-name="tablealignleft">The database service sequence number at the server with the specified IP address.</text:p>
          </table:table-cell>
        </table:table-row>
        <table:table-row>
          <table:table-cell office:value-type="string" table:style-name="tablecell" table:number-columns-spanned="2">
            <text:p text:style-name="tablealignleft">Root folder</text:p>
          </table:table-cell>
          <table:covered-table-cell/>
        </table:table-row>
        <table:table-row>
          <table:table-cell office:value-type="string" table:style-name="tablecell">
            <text:p text:style-name="tablealignleft">Login User</text:p>
          </table:table-cell>
          <table:table-cell office:value-type="string" table:style-name="tablecell">
            <text:p text:style-name="tablealignleft">A username for access to the media database. The default value (empty) is “guest”.</text:p>
          </table:table-cell>
        </table:table-row>
        <table:table-row>
          <table:table-cell office:value-type="string" table:style-name="tablecell">
            <text:p text:style-name="tablealignleft">Login password</text:p>
          </table:table-cell>
          <table:table-cell office:value-type="string" table:style-name="tablecell">
            <text:p text:style-name="tablealignleft">User password to access the database.</text:p>
          </table:table-cell>
        </table:table-row>
        <table:table-row>
          <table:table-cell office:value-type="string" table:style-name="tablecell" table:number-columns-spanned="2">
            <text:p text:style-name="tablealignleft">Container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Storage type=Avid MXF/OP-Atom</text:p>
          </table:table-cell>
          <table:covered-table-cell/>
        </table:table-row>
        <table:table-row>
          <table:table-cell office:value-type="string" table:style-name="tablecell">
            <text:p text:style-name="tablealignleft">Disk Path</text:p>
          </table:table-cell>
          <table:table-cell office:value-type="string" table:style-name="tablecell">
            <text:p text:style-name="tablealignleft">The local or network path to the Windows folder</text:p>
          </table:table-cell>
        </table:table-row>
        <table:table-row>
          <table:table-cell office:value-type="string" table:style-name="tableheader" table:number-columns-spanned="2">
            <text:p text:style-name="Table_20_Heading">Storage type=Avid Unity/Interplay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Disk path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Interplay url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Root fold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Login us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Login password</text:p>
          </table:table-cell>
          <table:covered-table-cell/>
        </table:table-row>
      </table:table>
      <text:p text:style-name="Text_20_body"><draw:frame draw:style-name="media" draw:name="5" text:anchor-type="as-char" draw:z-index="5" svg:width="13.546666666667cm" svg:height="14.340416666667cm"><draw:image xlink:href="Pictures/0d16b10c1bfb1797ec44e76acc416088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 table:number-columns-spanned="2">
            <text:p text:style-name="tablealignleft">Video compressi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Audio compression</text:p>
          </table:table-cell>
          <table:covered-table-cell/>
        </table:table-row>
        <table:table-row>
          <table:table-cell office:value-type="string" table:style-name="tablecell">
            <text:p text:style-name="tablealignleft">Denoise</text:p>
          </table:table-cell>
          <table:table-cell office:value-type="string" table:style-name="tablecell">
            <text:p text:style-name="tablealignleft">none, 100,200,300,400,500</text:p>
          </table:table-cell>
        </table:table-row>
        <table:table-row>
          <table:table-cell office:value-type="string" table:style-name="tablecell">
            <text:p text:style-name="tablealignleft">Encoder</text:p>
          </table:table-cell>
          <table:table-cell office:value-type="string" table:style-name="tablecell">
            <text:p text:style-name="tablealignleft">Default – using CPU resources while encoding, NVENC – using GPU resources of NVIDIA boards (pascal). NVENC is available only for h264 and hevc encoding.</text:p>
          </table:table-cell>
        </table:table-row>
        <table:table-row>
          <table:table-cell office:value-type="string" table:style-name="tableheader" table:number-columns-spanned="2">
            <text:p text:style-name="Table_20_Heading">Additional settings for MPEG codec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Resoluti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Video bitrat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GOP Siz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Max B-Frame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Strict GOP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VBR Mode</text:p>
          </table:table-cell>
          <table:covered-table-cell/>
        </table:table-row>
      </table:table>
      <text:p text:style-name="Text_20_body"><draw:frame draw:style-name="media" draw:name="6" text:anchor-type="as-char" draw:z-index="6" svg:width="13.546666666667cm" svg:height="14.419791666667cm"><draw:image xlink:href="Pictures/3c0493803071b0acd45ae3eda1dec699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 table:number-columns-spanned="2">
            <text:p text:style-name="tablealignleft">Generate proxy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Video compressi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Audio compressi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Resoluti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Video bitrat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Denoise</text:p>
          </table:table-cell>
          <table:covered-table-cell/>
        </table:table-row>
      </table:table>
      <text:p text:style-name="Text_20_body"><draw:frame draw:style-name="media" draw:name="7" text:anchor-type="as-char" draw:z-index="7" svg:width="13.626041666667cm" svg:height="14.393333333333cm"><draw:image xlink:href="Pictures/ecd978c16d11f5e13219c0ca30222f42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 table:number-columns-spanned="2">
            <text:p text:style-name="tablealignleft">Stream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Typ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Numb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Languag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Out format</text:p>
          </table:table-cell>
          <table:covered-table-cell/>
        </table:table-row>
      </table:table>
      <text:h text:style-name="Heading_20_3" text:outline-level="3"><text:bookmark-start text:name="__RefHeading___time_table_captures_tab_6"/><text:bookmark-start text:name="time_table_captures_tab"/>Time table captures Tab<text:bookmark-end text:name="__RefHeading___time_table_captures_tab_6"/><text:bookmark-end text:name="time_table_captures_tab"/></text:h>
      <text:p text:style-name="Text_20_body"><draw:frame draw:style-name="media" draw:name="8" text:anchor-type="as-char" draw:z-index="8" svg:width="17.912291666667cm" style:rel-width="100%" svg:height="12.85875cm" style:rel-height="scale"><draw:image xlink:href="Pictures/d41a819210d56c5b5b10423e44ed51cf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 table:number-columns-spanned="2">
            <text:p text:style-name="tablealignleft">Time range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Burn in Date and Time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Settings for each of 5 ranges (Range 1-5)</text:p>
          </table:table-cell>
          <table:covered-table-cell/>
        </table:table-row>
        <table:table-row>
          <table:table-cell office:value-type="string" table:style-name="tablecell">
            <text:p text:style-name="tablealignleft">Start time</text:p>
          </table:table-cell>
          <table:table-cell office:value-type="string" table:style-name="tablecell">
            <text:p text:style-name="tablealignleft">HH:MM:SS format</text:p>
          </table:table-cell>
        </table:table-row>
        <table:table-row>
          <table:table-cell office:value-type="string" table:style-name="tablecell">
            <text:p text:style-name="tablealignleft">Chunk</text:p>
          </table:table-cell>
          <table:table-cell office:value-type="string" table:style-name="tablecell">
            <text:p text:style-name="tablealignleft">HH:MM:SS format</text:p>
          </table:table-cell>
        </table:table-row>
        <table:table-row>
          <table:table-cell office:value-type="string" table:style-name="tablecell">
            <text:p text:style-name="tablealignleft">Duration</text:p>
          </table:table-cell>
          <table:table-cell office:value-type="string" table:style-name="tablecell">
            <text:p text:style-name="tablealignleft">HH:MM:SS format</text:p>
          </table:table-cell>
        </table:table-row>
        <table:table-row>
          <table:table-cell office:value-type="string" table:style-name="tablecell">
            <text:p text:style-name="tablealignleft">Days to store</text:p>
          </table:table-cell>
          <table:table-cell office:value-type="string" table:style-name="tablecell">
            <text:p text:style-name="tablealignleft">Infinite, 1-360</text:p>
          </table:table-cell>
        </table:table-row>
        <table:table-row>
          <table:table-cell office:value-type="string" table:style-name="tablecell" table:number-columns-spanned="2">
            <text:p text:style-name="tablealignleft">Mo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Tu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Wen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Thu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Fri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Sat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Sun</text:p>
          </table:table-cell>
          <table:covered-table-cell/>
        </table:table-row>
      </table:table>
      <text:h text:style-name="Heading_20_3" text:outline-level="3"><text:bookmark-start text:name="__RefHeading___vdcp_tab_7"/><text:bookmark-start text:name="vdcp_tab"/>VDCP Tab<text:bookmark-end text:name="__RefHeading___vdcp_tab_7"/><text:bookmark-end text:name="vdcp_tab"/></text:h>
      <text:p text:style-name="Text_20_body"><draw:frame draw:style-name="media" draw:name="9" text:anchor-type="as-char" draw:z-index="9" svg:width="16.218958333333cm" svg:height="5.5827083333333cm"><draw:image xlink:href="Pictures/450483a4091e432cb1c23e3eb8fca1b6.png" xlink:type="simple" xlink:show="embed" xlink:actuate="onLoad"/></draw:frame></text:p>
      <text:p text:style-name="Text_20_body">Settings for connecting the automation server by the VDCP protocol for external control of the recorder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Port Type</text:p>
          </table:table-cell>
          <table:table-cell office:value-type="string" table:style-name="tablecell">
            <text:p text:style-name="tablealignleft">Network – management is implemented via Ethernet, COM1-COM16 – via a COM port.</text:p>
          </table:table-cell>
        </table:table-row>
        <table:table-row>
          <table:table-cell office:value-type="string" table:style-name="tablecell">
            <text:p text:style-name="tablealignleft">Port #</text:p>
          </table:table-cell>
          <table:table-cell office:value-type="string" table:style-name="tablecell">
            <text:p text:style-name="tablealignleft">Network port used for input connections from a VDCP automation server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manual:recorder_configuration</dc:title>
  </office:meta>
</office:document-meta>
</file>