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9c405480f9534a98563ccd2d13444bf.png"/>
  <manifest:file-entry manifest:media-type="image/png" manifest:full-path="Pictures/00aaa882199e1e616ce1c1cca490567d.png"/>
  <manifest:file-entry manifest:media-type="image/png" manifest:full-path="Pictures/b4c43080c7fc5fe1691134d0c0a7722e.png"/>
  <manifest:file-entry manifest:media-type="image/png" manifest:full-path="Pictures/57e881140fb945c28e7f49335e362fa1.png"/>
  <manifest:file-entry manifest:media-type="image/png" manifest:full-path="Pictures/bc17852c5d998ca747ba73818d089f55.png"/>
  <manifest:file-entry manifest:media-type="image/svg+xml" manifest:full-path="Pictures/13bff2a3f8b0f71aa660c7a83205181e.svg"/>
  <manifest:file-entry manifest:media-type="image/png" manifest:full-path="Pictures/e9d5357e63794dee81d22fca4699eaa8.png"/>
  <manifest:file-entry manifest:media-type="image/png" manifest:full-path="Pictures/9794038a86f2cb4194e59813c56cd144.png"/>
  <manifest:file-entry manifest:media-type="image/png" manifest:full-path="Pictures/14dd9c3324887e2cc1ba4109e89f55e5.png"/>
  <manifest:file-entry manifest:media-type="image/png" manifest:full-path="Pictures/7e35b0f21003cdf4f360e66a314ebc2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nual:graphics_editor_parametrization"/><text:bookmark-start text:name="__RefHeading___parameterizationof_graphic_objects_1"/><text:bookmark-start text:name="parameterizationof_graphic_objects"/>Parameterizationof Graphic Objects<text:bookmark-end text:name="__RefHeading___parameterizationof_graphic_objects_1"/><text:bookmark-end text:name="parameterizationof_graphic_objects"/></text:h>
      <text:p text:style-name="Text_20_body">Parameterization allows transferring information from external sources to a graphic object within a composition, during its playout. Depending on a data source, parameterization is divided into two types: External and RSS.</text:p>
      <text:h text:style-name="Heading_20_2" text:outline-level="2"><text:bookmark-start text:name="__RefHeading___external_parametrization_2"/><text:bookmark-start text:name="external_parametrization"/>External Parametrization<text:bookmark-end text:name="__RefHeading___external_parametrization_2"/><text:bookmark-end text:name="external_parametrization"/></text:h>
      <text:p text:style-name="Text_20_body">In this mode, data is loaded from a program channel playlist, text object or action. Preliminarily enter data to the source manually, or configure action generation. This type of parameterization is useful for creating a program in broadcasting studios. It allows, for instance, easy creating captions with a guest name based on one graphic composition.</text:p>
      <text:h text:style-name="Heading_20_3" text:outline-level="3"><text:bookmark-start text:name="__RefHeading___parametrized_objects_3"/><text:bookmark-start text:name="parametrized_objects"/>Parametrized Objects<text:bookmark-end text:name="__RefHeading___parametrized_objects_3"/><text:bookmark-end text:name="parametrized_objects"/></text:h>
      <text:p text:style-name="Text_20_body">The following objects have the external type of parameterization:</text:p>
      <text:list text:style-name="List_20_1" text:continue-numbering="false">
        <text:list-item>
          <text:p text:style-name="List_20_1_Content_First"> <text:span text:style-name="Strong_20_Emphasis">PIP frame</text:span> – parameterization used for setting the displayed clip; used for output of weather icons, traffic lights etc.</text:p>
        </text:list-item>
        <text:list-item>
          <text:p text:style-name="List_20_1_Content"> <text:span text:style-name="Strong_20_Emphasis">Text object</text:span> – using parameterization to load the displayed text. This type is used for the output of text information that does not require being updated during playout: “Now Playing” and “Coming Up Next” captions, age markers, etc.</text:p>
        </text:list-item>
        <text:list-item>
          <text:p text:style-name="List_20_1_Content_Last"> <text:span text:style-name="Strong_20_Emphasis">Text counter</text:span> – parameterization for initialization of the counter original value; used in “you can skip this ad in” captions etc.</text:p>
        </text:list-item>
      </text:list>
      <text:h text:style-name="Heading_20_3" text:outline-level="3"><text:bookmark-start text:name="__RefHeading___activation_and_configuring_4"/><text:bookmark-start text:name="activation_and_configuring"/>Activation and Configuring<text:bookmark-end text:name="__RefHeading___activation_and_configuring_4"/><text:bookmark-end text:name="activation_and_configuring"/></text:h>
      <text:p text:style-name="Text_20_body"><draw:frame draw:style-name="media" draw:name="0" text:anchor-type="as-char" draw:z-index="0" svg:width="8.016875cm" svg:height="9.68375cm"><draw:image xlink:href="Pictures/e9c405480f9534a98563ccd2d13444bf.png" xlink:type="simple" xlink:show="embed" xlink:actuate="onLoad"/></draw:frame><text:line-break/>
Selecting the External type of parameterization activates the loader of data from an external source.</text:p>
      <text:h text:style-name="Heading_20_3" text:outline-level="3"><text:bookmark-start text:name="__RefHeading___data_transfer_from_playlist_5"/><text:bookmark-start text:name="data_transfer_from_playlist"/>Data Transfer from Playlist<text:bookmark-end text:name="__RefHeading___data_transfer_from_playlist_5"/><text:bookmark-end text:name="data_transfer_from_playlist"/></text:h>
      <text:p text:style-name="Text_20_body"><draw:frame draw:style-name="media" draw:name="1" text:anchor-type="as-char" draw:z-index="1" svg:width="9.2339583333333cm" svg:height="3.889375cm"><draw:image xlink:href="Pictures/00aaa882199e1e616ce1c1cca490567d.png" xlink:type="simple" xlink:show="embed" xlink:actuate="onLoad"/></draw:frame><text:line-break/>
Right-click a graphic composition in the playlist and select the Parameters… menu item. If a composition has External parameterized objects, you will see the object name as in the graphics editor, and its settings.</text:p>
      <text:p text:style-name="Text_20_body">Parameterized objects receive the specified value or calculated value of the variable.</text:p>
      <text:h text:style-name="Heading_20_4" text:outline-level="4"><text:bookmark-start text:name="__RefHeading___pip_frame_6"/><text:bookmark-start text:name="pip_frame"/>PIP frame<text:bookmark-end text:name="__RefHeading___pip_frame_6"/><text:bookmark-end text:name="pip_frame"/></text:h>
      <text:p text:style-name="Text_20_body"><draw:frame draw:style-name="media" draw:name="2" text:anchor-type="as-char" draw:z-index="2" svg:width="13.943541666667cm" svg:height="4.4714583333333cm"><draw:image xlink:href="Pictures/b4c43080c7fc5fe1691134d0c0a7722e.png" xlink:type="simple" xlink:show="embed" xlink:actuate="onLoad"/></draw:frame><text:line-break/>
Sending a clip name in the media database and In and Out points for clipping the inserted clip. Based on data in this field, the Duration parameter value can be either calculated automatically or entered manually. In the version <text:a xlink:type="simple" xlink:href="https://wiki.skylark.tv/changelog/slneo_2.4#s_2_4_30" text:style-name="Internet_20_link" text:visited-style-name="Visited_20_Internet_20_Link">2.4.30</text:a>, setting In and Out points has been fixed.</text:p>
      <text:h text:style-name="Heading_20_4" text:outline-level="4"><text:bookmark-start text:name="__RefHeading___text_object_7"/><text:bookmark-start text:name="text_object"/>Text object<text:bookmark-end text:name="__RefHeading___text_object_7"/><text:bookmark-end text:name="text_object"/></text:h>
      <text:p text:style-name="Text_20_body"><draw:frame draw:style-name="media" draw:name="3" text:anchor-type="as-char" draw:z-index="3" svg:width="8.89cm" svg:height="6.5616666666667cm"><draw:image xlink:href="Pictures/57e881140fb945c28e7f49335e362fa1.png" xlink:type="simple" xlink:show="embed" xlink:actuate="onLoad"/></draw:frame><text:line-break/>
Transferring text. Based on data in this field, the Duration parameter value can be either calculated automatically or entered manually.</text:p>
      <text:h text:style-name="Heading_20_4" text:outline-level="4"><text:bookmark-start text:name="__RefHeading___text_counter_8"/><text:bookmark-start text:name="text_counter"/>Text counter<text:bookmark-end text:name="__RefHeading___text_counter_8"/><text:bookmark-end text:name="text_counter"/></text:h>
      <text:p text:style-name="Text_20_body"><draw:frame draw:style-name="media" draw:name="4" text:anchor-type="as-char" draw:z-index="4" svg:width="8.7047916666667cm" svg:height="6.5616666666667cm"><draw:image xlink:href="Pictures/bc17852c5d998ca747ba73818d089f55.png" xlink:type="simple" xlink:show="embed" xlink:actuate="onLoad"/></draw:frame><text:line-break/>
Sending a value in seconds, depending on a counter type:</text:p>
      <text:list text:style-name="List_20_1" text:continue-numbering="false">
        <text:list-item>
          <text:p text:style-name="List_20_1_Content_First"> <text:span text:style-name="Strong_20_Emphasis">Wall clock</text:span> – shift relative to the current time.</text:p>
        </text:list-item>
        <text:list-item>
          <text:p text:style-name="List_20_1_Content"> <text:span text:style-name="Strong_20_Emphasis">Counter</text:span> – original counter value.</text:p>
        </text:list-item>
        <text:list-item>
          <text:p text:style-name="List_20_1_Content"> <text:span text:style-name="Strong_20_Emphasis">External</text:span> – original value.</text:p>
        </text:list-item>
        <text:list-item>
          <text:p text:style-name="List_20_1_Content_Last"> <text:span text:style-name="Strong_20_Emphasis">Date</text:span> – shift relative to the current date.</text:p>
        </text:list-item>
      </text:list>
      <text:p text:style-name="Text_20_body">The Duration parameter can be specified manually for this field.</text:p>
      <text:h text:style-name="Heading_20_3" text:outline-level="3"><text:bookmark-start text:name="__RefHeading___data_transfer_from_text_object_9"/><text:bookmark-start text:name="data_transfer_from_text_object"/>Data Transfer from Text Object<text:bookmark-end text:name="__RefHeading___data_transfer_from_text_object_9"/><text:bookmark-end text:name="data_transfer_from_text_object"/></text:h>
      <text:p text:style-name="Text_20_body"><draw:frame draw:style-name="media" draw:name="5" text:anchor-type="as-char" draw:z-index="5" svg:width="" svg:rel-width="100%" svg:height="0cm"><draw:image xlink:href="Pictures/13bff2a3f8b0f71aa660c7a83205181e.svg" xlink:type="simple" xlink:show="embed" xlink:actuate="onLoad"/></draw:frame></text:p>
      <text:h text:style-name="Heading_20_3" text:outline-level="3"><text:bookmark-start text:name="__RefHeading___data_transfer_from_action_10"/><text:bookmark-start text:name="data_transfer_from_action"/>Data Transfer from Action<text:bookmark-end text:name="__RefHeading___data_transfer_from_action_10"/><text:bookmark-end text:name="data_transfer_from_action"/></text:h>
      <text:p text:style-name="Text_20_body">Some Action can send parameters to graphic compositions. For example, the Play Clip action in the Param 10 field (Clip Parameters) accepts data for parameterization of the played clip.</text:p>
      <text:p text:style-name="Text_20_body"><draw:frame draw:style-name="media" draw:name="6" text:anchor-type="as-char" draw:z-index="6" svg:width="19.52625cm" style:rel-width="100%" svg:height="13.864166666667cm" style:rel-height="scale"><draw:image xlink:href="Pictures/e9d5357e63794dee81d22fca4699eaa8.png" xlink:type="simple" xlink:show="embed" xlink:actuate="onLoad"/></draw:frame></text:p>
      <text:p text:style-name="Text_20_body">The format of data sent for parameterization is the following: <text:span text:style-name="Source_20_Text">ObjectName@ObjectData[@ObjectName2@ObjectData2][…]</text:span>, where:</text:p>
      <text:list text:style-name="List_20_1" text:continue-numbering="false">
        <text:list-item>
          <text:p text:style-name="List_20_1_Content_First"> <text:span text:style-name="Source_20_Text">ObjectName</text:span> – name of the graphic object within a composition, set in the Name field.</text:p>
        </text:list-item>
        <text:list-item>
          <text:p text:style-name="List_20_1_Content"> <text:span text:style-name="Source_20_Text">@</text:span> Symbol – both a separator inside the “object+value” pair, and separator for such pairs.</text:p>
        </text:list-item>
        <text:list-item>
          <text:p text:style-name="List_20_1_Content"> <text:span text:style-name="Source_20_Text">ObjectData</text:span> – data sent to the graphic object. Divided into:</text:p>
          <text:list text:style-name="List_20_1">
            <text:list-item>
              <text:p text:style-name="List_20_1_Content"> <text:span text:style-name="Strong_20_Emphasis">text</text:span> – the value is specified in the ObjectData field when saving the action.</text:p>
            </text:list-item>
            <text:list-item>
              <text:p text:style-name="List_20_1_Content"> <text:span text:style-name="Strong_20_Emphasis">simple variable</text:span> – contains a value read off a playlist column. For example, the <text:span text:style-name="Source_20_Text">$(title)</text:span> variable contains the played clip title. To add a variable, use the variable wizard launched by pressing “…”.</text:p>
            </text:list-item>
            <text:list-item>
              <text:p text:style-name="List_20_1_Content_Last"> <text:span text:style-name="Strong_20_Emphasis">calculated variable</text:span> – the value will be calculated at the moment of Action launch: for example, the time left until the next clip starts. To add a calculated variable, use the variable wizard launched by pressing “…”. </text:p>
            </text:list-item>
          </text:list>
        </text:list-item>
      </text:list>
      <text:p text:style-name="Text_20_body">Let's consider a parameterization row example: <text:span text:style-name="Source_20_Text">Text Area 0@$(title)@PIP Frame 0@$(gpi1_val)</text:span>.
This row sends parameters into two objects of a graphic composition: <text:span text:style-name="Source_20_Text">Text Area 0</text:span> and <text:span text:style-name="Source_20_Text">PIP Frame 0</text:span>. The first object will receive the title of a clip played in the main playlist. The second one will receive a clip with name set in the GPI V 1 field of the main playlist.</text:p>
      <text:h text:style-name="Heading_20_2" text:outline-level="2"><text:bookmark-start text:name="__RefHeading___rss_parametrization_11"/><text:bookmark-start text:name="rss_parametrization"/>RSS Parametrization<text:bookmark-end text:name="__RefHeading___rss_parametrization_11"/><text:bookmark-end text:name="rss_parametrization"/></text:h>
      <text:p text:style-name="Text_20_body">In this mode, data is loaded from the RSS channel by Parser, built-in to parameterized elements. The RSS channel page must be accessible in the network from all computers that interact with the graphic composition (graphic station, broadcasting server, etc). Sending data in the RSS format is available to, for example, SMS-providers and meteostations.</text:p>
      <text:h text:style-name="Heading_20_3" text:outline-level="3"><text:bookmark-start text:name="__RefHeading___parametrized_objects_12"/><text:bookmark-start text:name="parametrized_objects1"/>Parametrized Objects<text:bookmark-end text:name="__RefHeading___parametrized_objects_12"/><text:bookmark-end text:name="parametrized_objects1"/></text:h>
      <text:p text:style-name="Text_20_body">RSS parameterization is available to the following objects:</text:p>
      <table:table table:style-name="Table">
        <table:table-column/>
        <table:table-column/>
        <table:table-column/>
        <table:table-row>
          <table:table-cell office:value-type="string" table:style-name="tableheader">
            <text:p text:style-name="Table_20_Heading">Object</text:p>
          </table:table-cell>
          <table:table-cell office:value-type="string" table:style-name="tableheader">
            <text:p text:style-name="Table_20_Heading">Description</text:p>
          </table:table-cell>
          <table:table-cell office:value-type="string" table:style-name="tableheader">
            <text:p text:style-name="Table_20_Heading">Usage</text:p>
          </table:table-cell>
        </table:table-row>
        <table:table-row>
          <table:table-cell office:value-type="string" table:style-name="tablecell">
            <text:p text:style-name="tablealignleft">* <text:span text:style-name="Strong_20_Emphasis">PIP frame</text:span></text:p>
          </table:table-cell>
          <table:table-cell office:value-type="string" table:style-name="tablecell">
            <text:p text:style-name="tablealignleft">Parameterization used to specify a displayed clip: a clip name from the media database or a network resource URL. Supports loading images (PNG, GIF, JPEG) and video (MP4) from network. Loading data to the object is implemented once at the moment of playback start, displaying data from the first available &lt;item&gt; element. To move to the next element, you must reload the object with object_hide and object_show commands via <text:a xlink:type="simple" xlink:href="https://wiki.skylark.tv/api/graphics_actions" text:style-name="Internet_20_link" text:visited-style-name="Visited_20_Internet_20_Link">Graphic API</text:a> or restart the whole composition.</text:p>
          </table:table-cell>
          <table:table-cell office:value-type="string" table:style-name="tablecell">
            <text:p text:style-name="tablealignleft">Used for output of weather icons, traffic lights, etc.</text:p>
          </table:table-cell>
        </table:table-row>
        <table:table-row>
          <table:table-cell office:value-type="string" table:style-name="tablecell">
            <text:p text:style-name="tablealignleft"><text:span text:style-name="Strong_20_Emphasis">Text object</text:span></text:p>
          </table:table-cell>
          <table:table-cell office:value-type="string" table:style-name="tablecell">
            <text:p text:style-name="tablealignleft">Parameterization used to load a displayed text. Loading data to the object is implemented once at the moment of playback start, displaying data from the first available &lt;item&gt; element. To move to the next element, you must reload the object with object_hide and object_show commands via <text:a xlink:type="simple" xlink:href="https://wiki.skylark.tv/api/graphics_actions" text:style-name="Internet_20_link" text:visited-style-name="Visited_20_Internet_20_Link">Graphic API</text:a> or restart the whole composition.</text:p>
          </table:table-cell>
          <table:table-cell office:value-type="string" table:style-name="tablecell">
            <text:p text:style-name="tablealignleft">Used to output text information that does not require being updated during playback: <text:a xlink:type="simple" xlink:href="https://wiki.skylark.tv/howto/you_are_watching_titles" text:style-name="Internet_20_link" text:visited-style-name="Visited_20_Internet_20_Link">”Now Playing” Captions</text:a>, <text:a xlink:type="simple" xlink:href="https://wiki.skylark.tv/howto/watch_next_titles" text:style-name="Internet_20_link" text:visited-style-name="Visited_20_Internet_20_Link">”Coming Up Next” Captions</text:a>, age markers, etc.</text:p>
          </table:table-cell>
        </table:table-row>
        <table:table-row>
          <table:table-cell office:value-type="string" table:style-name="tablecell">
            <text:p text:style-name="tablealignleft"><text:span text:style-name="Strong_20_Emphasis">Text feed</text:span></text:p>
          </table:table-cell>
          <table:table-cell office:value-type="string" table:style-name="tablecell">
            <text:p text:style-name="tablealignleft">Parameterization used to load a displayed text. The Text Feed object consistently displays all available &lt;item&gt; elements. RSS feeds are regularly checked for updates. New elements are added to the playback queue. </text:p>
          </table:table-cell>
          <table:table-cell office:value-type="string" table:style-name="tablecell">
            <text:p text:style-name="tablealignleft">Used for creating tickers, displaying weather and other information that may change during playback of a graphic composition.</text:p>
          </table:table-cell>
        </table:table-row>
      </table:table>
      <text:h text:style-name="Heading_20_3" text:outline-level="3"><text:bookmark-start text:name="__RefHeading___activation_and_configuring_13"/><text:bookmark-start text:name="activation_and_configuring1"/>Activation and Configuring<text:bookmark-end text:name="__RefHeading___activation_and_configuring_13"/><text:bookmark-end text:name="activation_and_configuring1"/></text:h>
      <text:p text:style-name="Text_20_body"><draw:frame draw:style-name="media" draw:name="7" text:anchor-type="as-char" draw:z-index="7" svg:width="8.0433333333333cm" svg:height="9.763125cm"><draw:image xlink:href="Pictures/9794038a86f2cb4194e59813c56cd144.png" xlink:type="simple" xlink:show="embed" xlink:actuate="onLoad"/></draw:frame><text:line-break/>
Selecting the RSS type of parameterization activates the RSS-parser built-in to the graphic object. Its settings may be divided into 5 parts filled in consistently:</text:p>
      <table:table table:style-name="Table">
        <table:table-column/>
        <table:table-column/>
        <table:table-row>
          <table:table-cell office:value-type="string" table:style-name="tableheader">
            <text:p text:style-name="Table_20_Heading">Parameter</text:p>
          </table:table-cell>
          <table:table-cell office:value-type="string" table:style-name="tableheader">
            <text:p text:style-name="Table_20_Heading">Description</text:p>
          </table:table-cell>
        </table:table-row>
        <table:table-row>
          <table:table-cell office:value-type="string" table:style-name="tableheader" table:number-columns-spanned="2">
            <text:p text:style-name="Table_20_Heading">  1 – selecting type  </text:p>
          </table:table-cell>
          <table:covered-table-cell/>
        </table:table-row>
        <table:table-row>
          <table:table-cell office:value-type="string" table:style-name="tablecell">
            <text:p text:style-name="tablealignleft">Type</text:p>
          </table:table-cell>
          <table:table-cell office:value-type="string" table:style-name="tablecell">
            <text:p text:style-name="tablealignleft">Parameterization type: RSS, External and Disabled.</text:p>
          </table:table-cell>
        </table:table-row>
        <table:table-row>
          <table:table-cell office:value-type="string" table:style-name="tableheader" table:number-columns-spanned="2">
            <text:p text:style-name="Table_20_Heading">  2 – selecting source  </text:p>
          </table:table-cell>
          <table:covered-table-cell/>
        </table:table-row>
        <table:table-row>
          <table:table-cell office:value-type="string" table:style-name="tablecell">
            <text:p text:style-name="tablealignleft">Feed</text:p>
          </table:table-cell>
          <table:table-cell office:value-type="string" table:style-name="tablecell">
            <text:p text:style-name="tablealignleft">Select a configured RSS-feed from the list:<text:line-break/><draw:frame draw:style-name="media" draw:name="8" text:anchor-type="as-char" draw:z-index="8" svg:width="6.9585416666667cm" svg:height="4.1010416666667cm"><draw:image xlink:href="Pictures/14dd9c3324887e2cc1ba4109e89f55e5.png" xlink:type="simple" xlink:show="embed" xlink:actuate="onLoad"/></draw:frame><text:line-break/>Connecting feeds to the composition is implemented in <text:a xlink:type="simple" xlink:href="https://wiki.skylark.tv/manual/graphics_editor" text:style-name="Internet_20_link" text:visited-style-name="Visited_20_Internet_20_Link">Graphics Editor</text:a>, at the General tab:<text:line-break/><draw:frame draw:style-name="media" draw:name="9" text:anchor-type="as-char" draw:z-index="9" svg:width="9.2604166666667cm" svg:height="3.8629166666667cm"><draw:image xlink:href="Pictures/7e35b0f21003cdf4f360e66a314ebc2f.png" xlink:type="simple" xlink:show="embed" xlink:actuate="onLoad"/></draw:frame></text:p>
            <text:list text:style-name="List_20_1" text:continue-numbering="false">
              <text:list-item>
                <text:p text:style-name="List_20_1_Content_First"> <text:span text:style-name="Strong_20_Emphasis">Name</text:span> – feed internal name</text:p>
              </text:list-item>
              <text:list-item>
                <text:p text:style-name="List_20_1_Content"> <text:span text:style-name="Strong_20_Emphasis">Url</text:span> – link to the RSS-feed on the network</text:p>
              </text:list-item>
              <text:list-item>
                <text:p text:style-name="List_20_1_Content_Last"> <text:span text:style-name="Strong_20_Emphasis">RescalTime</text:span> – resource polling interval</text:p>
              </text:list-item>
            </text:list>
          </table:table-cell>
        </table:table-row>
        <table:table-row>
          <table:table-cell office:value-type="string" table:style-name="tableheader" table:number-columns-spanned="2">
            <text:p text:style-name="Table_20_Heading">  3 – settings for selecting channel(s) inside the RSS-feed  </text:p>
          </table:table-cell>
          <table:covered-table-cell/>
        </table:table-row>
        <table:table-row>
          <table:table-cell office:value-type="string" table:style-name="tablecell">
            <text:p text:style-name="tablealignleft">Selector</text:p>
          </table:table-cell>
          <table:table-cell office:value-type="string" table:style-name="tablecell">
            <text:p text:style-name="tablealignleft">Defines a condition for selecting a finite subset of channels that meet the set criteria from all channels in the RSS-feed. Note: RSS standard defines one channel per an RSS-feed. However, the Skylark server can process streams different from the standard, containing several channels.</text:p>
            <text:list text:style-name="List_20_1" text:continue-numbering="false">
              <text:list-item>
                <text:p text:style-name="List_20_1_Content_First"> <text:span text:style-name="Strong_20_Emphasis">Index</text:span> – selecting one channel by its sequence number set in the Index field.</text:p>
              </text:list-item>
              <text:list-item>
                <text:p text:style-name="List_20_1_Content"> <text:span text:style-name="Strong_20_Emphasis">Title</text:span> – selecting one channel by its title set in the Title field.</text:p>
              </text:list-item>
              <text:list-item>
                <text:p text:style-name="List_20_1_Content_Last"> <text:span text:style-name="Strong_20_Emphasis">Feed</text:span> – consistent searching through all channels in the feed that meet the Group condition.</text:p>
              </text:list-item>
            </text:list>
          </table:table-cell>
        </table:table-row>
        <table:table-row>
          <table:table-cell office:value-type="string" table:style-name="tablecell">
            <text:p text:style-name="tablealignleft">Index</text:p>
          </table:table-cell>
          <table:table-cell office:value-type="string" table:style-name="tablecell">
            <text:p text:style-name="tablealignleft">Defines the number of the selected channel (enumeration from 0). The option is active if Selector=Index.</text:p>
          </table:table-cell>
        </table:table-row>
        <table:table-row>
          <table:table-cell office:value-type="string" table:style-name="tablecell">
            <text:p text:style-name="tablealignleft">Title</text:p>
          </table:table-cell>
          <table:table-cell office:value-type="string" table:style-name="tablecell">
            <text:p text:style-name="tablealignleft">Defines the title of the selected channel, active when Selector=Title. The field content must be completely similar to the <text:span text:style-name="Source_20_Text">&lt;title&gt;&lt;/title&gt;</text:span> content of the selected channel.</text:p>
          </table:table-cell>
        </table:table-row>
        <table:table-row>
          <table:table-cell office:value-type="string" table:style-name="tablecell">
            <text:p text:style-name="tablealignleft">Group</text:p>
          </table:table-cell>
          <table:table-cell office:value-type="string" table:style-name="tablecell">
            <text:p text:style-name="tablealignleft">The option is active if Selector=Feed.</text:p>
          </table:table-cell>
        </table:table-row>
        <table:table-row>
          <table:table-cell office:value-type="string" table:style-name="tableheader" table:number-columns-spanned="2">
            <text:p text:style-name="Table_20_Heading">  4 – Selecting data from the elements of a chosen channel(s) </text:p>
          </table:table-cell>
          <table:covered-table-cell/>
        </table:table-row>
        <table:table-row>
          <table:table-cell office:value-type="string" table:style-name="tablecell">
            <text:p text:style-name="tablealignleft">Selector</text:p>
          </table:table-cell>
          <table:table-cell office:value-type="string" table:style-name="tablecell">
            <text:p text:style-name="tablealignleft">Defines a condition for selecting a finite subset of channels that meet the set criteria from channels selected at the previous stage.</text:p>
            <text:list text:style-name="List_20_1" text:continue-numbering="false">
              <text:list-item>
                <text:p text:style-name="List_20_1_Content_First"> <text:span text:style-name="Strong_20_Emphasis">Index</text:span> – selecting one <text:span text:style-name="Source_20_Text">&lt;item&gt;&lt;/item&gt;</text:span> element by its sequence number set in the Index field.</text:p>
              </text:list-item>
              <text:list-item>
                <text:p text:style-name="List_20_1_Content"> <text:span text:style-name="Strong_20_Emphasis">Title</text:span> – selecting one <text:span text:style-name="Source_20_Text">&lt;item&gt;&lt;/item&gt;</text:span> element by its title set in the Title field.</text:p>
              </text:list-item>
              <text:list-item>
                <text:p text:style-name="List_20_1_Content"> <text:span text:style-name="Strong_20_Emphasis">Feed</text:span> – consistent searching through all <text:span text:style-name="Source_20_Text">&lt;item&gt;&lt;/item&gt;</text:span> elements in the feed.</text:p>
              </text:list-item>
              <text:list-item>
                <text:p text:style-name="List_20_1_Content_Last"> <text:span text:style-name="Strong_20_Emphasis">Channel Description</text:span> – output of content of the channel descriptive tag <text:span text:style-name="Source_20_Text">&lt;channel&gt;&lt;description&gt;&lt;/description&gt;&lt;/channel&gt;</text:span>.</text:p>
              </text:list-item>
            </text:list>
          </table:table-cell>
        </table:table-row>
        <table:table-row>
          <table:table-cell office:value-type="string" table:style-name="tablecell">
            <text:p text:style-name="tablealignleft">Index</text:p>
          </table:table-cell>
          <table:table-cell office:value-type="string" table:style-name="tablecell">
            <text:p text:style-name="tablealignleft">Defines the number of the selected element (enumeration from 0), active when Selector=Index.</text:p>
          </table:table-cell>
        </table:table-row>
        <table:table-row>
          <table:table-cell office:value-type="string" table:style-name="tablecell">
            <text:p text:style-name="tablealignleft">Title</text:p>
          </table:table-cell>
          <table:table-cell office:value-type="string" table:style-name="tablecell">
            <text:p text:style-name="tablealignleft">Defines the title of the selected element, active when Selector=Title. The field content must be completely similar to the <text:span text:style-name="Source_20_Text">&lt;title&gt;&lt;/title&gt;</text:span> content of the selected element.</text:p>
          </table:table-cell>
        </table:table-row>
        <table:table-row>
          <table:table-cell office:value-type="string" table:style-name="tablecell">
            <text:p text:style-name="tablealignleft">Field</text:p>
          </table:table-cell>
          <table:table-cell office:value-type="string" table:style-name="tablecell">
            <text:p text:style-name="tablealignleft">Defines the <text:span text:style-name="Source_20_Text">&lt;item&gt;&lt;/item&gt;</text:span> tag with RSS-element data that must be displayed.</text:p>
            <text:list text:style-name="List_20_1" text:continue-numbering="false">
              <text:list-item>
                <text:p text:style-name="List_20_1_Content_First"> <text:span text:style-name="Strong_20_Emphasis">Item Description</text:span> – displays content of the <text:span text:style-name="Source_20_Text">&lt;description&gt;&lt;/description&gt;</text:span> tag</text:p>
              </text:list-item>
              <text:list-item>
                <text:p text:style-name="List_20_1_Content"> <text:span text:style-name="Strong_20_Emphasis">Item Title</text:span> – displays content of the <text:span text:style-name="Source_20_Text">&lt;title&gt;&lt;/title&gt;</text:span> tag</text:p>
              </text:list-item>
              <text:list-item>
                <text:p text:style-name="List_20_1_Content_Last"> <text:span text:style-name="Strong_20_Emphasis">Item Enclosure</text:span> – displays content of the <text:span text:style-name="Source_20_Text">&lt;enclosure&gt;&lt;/enclosure&gt;</text:span> tag</text:p>
              </text:list-item>
            </text:list>
          </table:table-cell>
        </table:table-row>
        <table:table-row>
          <table:table-cell office:value-type="string" table:style-name="tableheader" table:number-columns-spanned="2">
            <text:p text:style-name="Table_20_Heading">  5 – additional settings  </text:p>
          </table:table-cell>
          <table:covered-table-cell/>
        </table:table-row>
        <table:table-row>
          <table:table-cell office:value-type="string" table:style-name="tablecell">
            <text:p text:style-name="tablealignleft">AutoRewind</text:p>
          </table:table-cell>
          <table:table-cell office:value-type="string" table:style-name="tablecell">
            <text:p text:style-name="tablealignleft">While displaying RSS data, the system remembers GUID of displayed <text:span text:style-name="Source_20_Text">&lt;item&gt;</text:span> RSS-elements. The feature launches displaying RSS-elements all over again and resets the history when the feed is out of elements.</text:p>
          </table:table-cell>
        </table:table-row>
        <table:table-row>
          <table:table-cell office:value-type="string" table:style-name="tablecell">
            <text:p text:style-name="tablealignleft">Rewind On Show</text:p>
          </table:table-cell>
          <table:table-cell office:value-type="string" table:style-name="tablecell">
            <text:p text:style-name="tablealignleft">While displaying RSS data, the system remembers GUID of displayed <text:span text:style-name="Source_20_Text">&lt;item&gt;</text:span> RSS-elements. The feature launches displaying RSS-elements all over again and resets the history after restarting the graphic composition in the playlist.</text:p>
          </table:table-cell>
        </table:table-row>
        <table:table-row>
          <table:table-cell office:value-type="string" table:style-name="tablecell">
            <text:p text:style-name="tablealignleft">Delete displayed</text:p>
          </table:table-cell>
          <table:table-cell office:value-type="string" table:style-name="tablecell">
            <text:p text:style-name="tablealignleft"><draw:frame draw:style-name="media" draw:name="10" text:anchor-type="as-char" draw:z-index="10" svg:width="" svg:rel-width="100%" svg:height="0cm"><draw:image xlink:href="Pictures/13bff2a3f8b0f71aa660c7a83205181e.svg" xlink:type="simple" xlink:show="embed" xlink:actuate="onLoad"/></draw:frame></text:p>
          </table:table-cell>
        </table:table-row>
        <table:table-row>
          <table:table-cell office:value-type="string" table:style-name="tablecell">
            <text:p text:style-name="tablealignleft">Value Map</text:p>
          </table:table-cell>
          <table:table-cell office:value-type="string" table:style-name="tablecell">
            <text:p text:style-name="tablealignleft">Replaces words or phrases in the text from the element field.</text:p>
          </table:table-cell>
        </table:table-row>
      </table:table>
      <text:h text:style-name="Heading_20_3" text:outline-level="3"><text:bookmark-start text:name="__RefHeading___example_of_rss_stream_from_rss_feeds_14"/><text:bookmark-start text:name="example_of_rss_stream_from_rss_feeds"/>Example of RSS Stream from RSS Feeds<text:bookmark-end text:name="__RefHeading___example_of_rss_stream_from_rss_feeds_14"/><text:bookmark-end text:name="example_of_rss_stream_from_rss_feeds"/></text:h>
      <text:p text:style-name="Text_20_body">The RSS Feeds server component forms different RSS streams, depending on the input data format. On of the possible variants:</text:p>
      <text:p text:style-name="Preformatted_20_Text">&lt;?xml version="1.0" encoding="UTF-8" ?&gt;<text:line-break/>&lt;rss version="2.0"&gt;<text:line-break/><text:tab/>&lt;!-- Channel #0 --&gt;<text:line-break/><text:tab/>&lt;channel&gt;<text:line-break/><text:tab/><text:tab/>&lt;title&gt;news100_channel&lt;/title&gt;<text:line-break/><text:tab/><text:tab/>&lt;!-- Channel description; element content is displayed, when Selector=Channel Description --&gt;<text:line-break/><text:tab/><text:tab/>&lt;description&gt;Lead Story&lt;/description&gt;<text:line-break/><text:tab/><text:tab/>&lt;!-- item #0 element --&gt;<text:line-break/><text:tab/><text:tab/>&lt;item&gt;<text:line-break/><text:tab/><text:tab/><text:tab/>&lt;!-- Element content is displayed, when Field=Item Title --&gt;<text:line-break/><text:tab/><text:tab/><text:tab/>&lt;title&gt;100_line_2&lt;/title&gt;<text:line-break/><text:tab/><text:tab/><text:tab/>&lt;!-- Element content is displayed, when Field=Item Description --&gt;<text:line-break/><text:tab/><text:tab/><text:tab/>&lt;description&gt;Eight people hospitalized after a bus accident near Krasnodar&lt;/description&gt;<text:line-break/><text:tab/><text:tab/><text:tab/>&lt;guid&gt;Z:\MAM\RSS/100.txt_line_2&lt;/guid&gt;<text:line-break/><text:tab/><text:tab/>&lt;/item&gt;<text:line-break/><text:tab/><text:tab/>&lt;!-- item #1 element --&gt;<text:line-break/><text:tab/><text:tab/>&lt;item&gt;<text:line-break/><text:tab/><text:tab/><text:tab/>&lt;title&gt;100_line_3&lt;/title&gt;<text:line-break/><text:tab/><text:tab/><text:tab/>&lt;description&gt;Largest deal in history of aviation completed at the air show in Dubai&lt;/description&gt;<text:line-break/><text:tab/><text:tab/><text:tab/>&lt;guid&gt;Z:\MAM\RSS/100.txt_line_3&lt;/guid&gt;<text:line-break/><text:tab/><text:tab/>&lt;/item&gt;<text:line-break/><text:tab/><text:tab/>&lt;!-- item #2 element --&gt;<text:line-break/><text:tab/><text:tab/>&lt;item&gt;<text:line-break/><text:tab/><text:tab/><text:tab/>&lt;title&gt;100_line_4&lt;/title&gt;<text:line-break/><text:tab/><text:tab/><text:tab/>&lt;description&gt;State Duma Budget Committee recommended rejecting the law on Rosfinagency establishment&lt;/description&gt;<text:line-break/><text:tab/><text:tab/><text:tab/>&lt;guid&gt;Z:\MAM\RSS/100.txt_line_4&lt;/guid&gt;<text:line-break/><text:tab/><text:tab/>&lt;/item&gt;<text:line-break/><text:tab/>&lt;/channel&gt;<text:line-break/><text:tab/>&lt;!-- Channel #1 --&gt;<text:line-break/><text:tab/>&lt;channel&gt;<text:line-break/><text:tab/>...<text:line-break/><text:tab/>&lt;/channel&gt;<text:line-break/>&lt;!-- Канал №N --&gt;<text:line-break/>...<text:line-break/>&lt;/rss&gt;</text:p>
      <text:p text:style-name="Text_20_body"><text:a xlink:type="simple" xlink:href="http://wiki.skylark.ru/files/skylark_demo.rss" text:style-name="Internet_20_link" text:visited-style-name="Visited_20_Internet_20_Link">Link to this RSS-feed</text:a>.</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3_1"/><table:table-row><table:table-cell office:value-type="string" table:style-name="tablecell"><text:p text:style-name="tablealignleft">The RSS standard defines one channel per an RSS-feed. However, the Skylark server can process streams different from the standard, containing several channels.</text:p></table:table-cell></table:table-row></table:table></draw:text-box></draw:frame></text:p>
      <text:h text:style-name="Heading_20_3" text:outline-level="3"><text:bookmark-start text:name="__RefHeading___example_of_rss_news_feed_15"/><text:bookmark-start text:name="example_of_rss_news_feed"/>Example of RSS News Feed<text:bookmark-end text:name="__RefHeading___example_of_rss_news_feed_15"/><text:bookmark-end text:name="example_of_rss_news_feed"/></text:h>
      <text:p text:style-name="Text_20_body">A demo RSS from the portal <text:a xlink:type="simple" xlink:href="http://help.rambler.ru/news/novosti-pravila-oformleniya-novostnogo-potoka/4/" text:style-name="Internet_20_link" text:visited-style-name="Visited_20_Internet_20_Link">Rambler</text:a> is used as an example.</text:p>
      <text:p text:style-name="Preformatted_20_Text">&lt;?xml version="1.0" encoding="UTF-8"?&gt;<text:line-break/><text:tab/>&lt;rss xmlns:rambler="http://news.rambler.ru" version="2.0"&gt;<text:line-break/><text:tab/>&lt;channel&gt;<text:line-break/><text:tab/><text:tab/>&lt;title&gt;Title of your website&lt;/title&gt;<text:line-break/><text:tab/><text:tab/>&lt;link&gt;http://www.site.ru/&lt;/link&gt;<text:line-break/><text:tab/><text:tab/>&lt;description&gt;Short description of your website&lt;/description&gt;<text:line-break/><text:tab/><text:tab/>&lt;!-- Basic element --&gt;<text:line-break/><text:tab/><text:tab/>&lt;item&gt;<text:line-break/><text:tab/><text:tab/><text:tab/>&lt;guid isPermaLink="false"&gt;2334456&lt;/guid&gt;<text:line-break/><text:tab/><text:tab/><text:tab/>&lt;title&gt;News title&lt;/title&gt;<text:line-break/><text:tab/><text:tab/><text:tab/>&lt;link&gt;http://www.site.ru/news/2334456/&lt;/link&gt;<text:line-break/><text:tab/><text:tab/><text:tab/>&lt;pubDate&gt;Mon, 09 Feb 2009 03:03:21 +0400&lt;/pubDate&gt;<text:line-break/><text:tab/><text:tab/><text:tab/>&lt;description&gt;Short description&lt;/description&gt;<text:line-break/><text:tab/><text:tab/><text:tab/>&lt;category&gt;Category&lt;/category&gt;<text:line-break/><text:tab/><text:tab/><text:tab/>&lt;rambler:fulltext&gt;&lt;![CDATA[News full text.]]&gt;&lt;/rambler:fulltext&gt;<text:line-break/><text:tab/><text:tab/><text:tab/>&lt;author&gt;Author&lt;/author&gt;<text:line-break/><text:tab/><text:tab/><text:tab/>&lt;!-- The element content is displayed, when Field=Item Enclosure --&gt;<text:line-break/><text:tab/><text:tab/><text:tab/>&lt;enclosure url="http://images.site.ru/12341234.1234234.jpg" type="image/jpeg" length="123" /&gt;<text:line-break/><text:tab/><text:tab/>&lt;/item&gt;<text:line-break/><text:tab/><text:tab/>&lt;item&gt;<text:line-break/><text:tab/><text:tab/><text:tab/>...<text:line-break/><text:tab/><text:tab/>&lt;/item&gt;<text:line-break/><text:tab/><text:tab/>...<text:line-break/><text:tab/>&lt;/channel&gt;<text:line-break/>&lt;/rss&gt;</text:p>
      <text:p text:style-name="Text_20_body"><text:a xlink:type="simple" xlink:href="http://wiki.skylark.ru/files/news_demo.rss" text:style-name="Internet_20_link" text:visited-style-name="Visited_20_Internet_20_Link">Link to this RSS-feed</text:a>.</text:p>
      <text:h text:style-name="Heading_20_2" text:outline-level="2"><text:bookmark-start text:name="__RefHeading___disabling_object_parametrization_16"/><text:bookmark-start text:name="disabling_object_parametrization"/>Disabling Object Parametrization<text:bookmark-end text:name="__RefHeading___disabling_object_parametrization_16"/><text:bookmark-end text:name="disabling_object_parametrization"/></text:h>
      <text:p text:style-name="Text_20_body">Open the parameterization setting menu and set the Type switcher to Disable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69-12-31T18::00:00</meta:creation-date>
    <dc:creator>Generated</dc:creator>
    <dc:date>1969-12-31T18::00:00</dc:date>
    <dc:language>en-US</dc:language>
    <meta:editing-cycles>1</meta:editing-cycles>
    <meta:editing-duration>PT0S</meta:editing-duration>
    <dc:title>manual:graphics_editor_parametrization</dc:title>
  </office:meta>
</office:document-meta>
</file>