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043192e185f304543c9f7571efb06b3.png"/>
  <manifest:file-entry manifest:media-type="image/png" manifest:full-path="Pictures/de1f9dc36669e3f272bccd0477833470.png"/>
  <manifest:file-entry manifest:media-type="image/png" manifest:full-path="Pictures/bf7f316dd6bb2aff9cf3f2f848a5c23e.png"/>
  <manifest:file-entry manifest:media-type="image/png" manifest:full-path="Pictures/ac0b015cbdde52930368a5fc4fb4cd34.png"/>
  <manifest:file-entry manifest:media-type="image/png" manifest:full-path="Pictures/e959ae60fdad9d0e809cb9f7295b8755.png"/>
  <manifest:file-entry manifest:media-type="image/png" manifest:full-path="Pictures/57d30ef87db780cf6b2be025bdb21dd4.png"/>
  <manifest:file-entry manifest:media-type="image/png" manifest:full-path="Pictures/c4a303b5cb8420e89dac2766df996d43.png"/>
  <manifest:file-entry manifest:media-type="image/png" manifest:full-path="Pictures/753963e9d2916779388c59a93365a8a7.png"/>
  <manifest:file-entry manifest:media-type="image/png" manifest:full-path="Pictures/d39e34fbfe10848f7da40a2a00bcb132.png"/>
  <manifest:file-entry manifest:media-type="image/png" manifest:full-path="Pictures/2f7a9420ae8d9823068d0a281eb48758.png"/>
  <manifest:file-entry manifest:media-type="image/png" manifest:full-path="Pictures/c7ac86c4c56f895bad064aba26693505.png"/>
  <manifest:file-entry manifest:media-type="image/png" manifest:full-path="Pictures/1d518c0dfa4c18f3b4c3a4d818d0e339.png"/>
  <manifest:file-entry manifest:media-type="image/png" manifest:full-path="Pictures/40487efe6de70626608420b46b8db48f.png"/>
  <manifest:file-entry manifest:media-type="image/png" manifest:full-path="Pictures/4f4e32a50a40c4ac7e87589c4e15739b.png"/>
  <manifest:file-entry manifest:media-type="image/png" manifest:full-path="Pictures/42f087424962b57e5e09bd18f1c742fd.png"/>
  <manifest:file-entry manifest:media-type="image/png" manifest:full-path="Pictures/0c15fbfd190ae479b677b6278733b791.png"/>
  <manifest:file-entry manifest:media-type="image/png" manifest:full-path="Pictures/fd7f81ca656ff54ae2453871bf4a4461.png"/>
  <manifest:file-entry manifest:media-type="image/png" manifest:full-path="Pictures/51b44f7c4492bd5fa826d7de68803d11.png"/>
  <manifest:file-entry manifest:media-type="image/png" manifest:full-path="Pictures/332472641051d54505905c74e8925f56.png"/>
  <manifest:file-entry manifest:media-type="image/png" manifest:full-path="Pictures/4cdd45ade1b194cfc38a96ef791d816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nual:graphics_editor_animation"/><text:bookmark-start text:name="__RefHeading___object_animation_by_key_frames_1"/><text:bookmark-start text:name="object_animation_by_key_frames"/>Object Animation by Key Frames<text:bookmark-end text:name="__RefHeading___object_animation_by_key_frames_1"/><text:bookmark-end text:name="object_animation_by_key_frames"/></text:h>
      <text:p text:style-name="Text_20_body">The settings depend on the type of animated objects:</text:p>
      <text:p text:style-name="Text_20_body"><draw:frame draw:style-name="media" draw:name="0" text:anchor-type="as-char" draw:z-index="0" svg:width="7.8052083333333cm" svg:height="5.1858333333333cm"><draw:image xlink:href="Pictures/5043192e185f304543c9f7571efb06b3.png" xlink:type="simple" xlink:show="embed" xlink:actuate="onLoad"/></draw:frame></text:p>
      <table:table table:style-name="Table">
        <table:table-column/>
        <table:table-column/>
        <table:table-column/>
        <table:table-row>
          <table:table-cell office:value-type="string" table:style-name="tableheader">
            <text:p text:style-name="Table_20_Heading">Option</text:p>
          </table:table-cell>
          <table:table-cell office:value-type="string" table:style-name="tableheader">
            <text:p text:style-name="Table_20_Heading">Description</text:p>
          </table:table-cell>
          <table:table-cell office:value-type="string" table:style-name="tableheader">
            <text:p text:style-name="Table_20_Heading">Exceptions</text:p>
          </table:table-cell>
        </table:table-row>
        <table:table-row>
          <table:table-cell office:value-type="string" table:style-name="tablecell">
            <text:p text:style-name="tablealignleft"><text:span text:style-name="Strong_20_Emphasis">Clip to original</text:span></text:p>
          </table:table-cell>
          <table:table-cell office:value-type="string" table:style-name="tablecell">
            <text:p text:style-name="tablealignleft">Limits the object visible area to the values originally set in the Position field (position along XY axes and WH area dimensions). CSetting this parameter will cause the object appear along the X axis, for example, from its current horizontal position, rather than from the leftmost edge of the screen. The object content will be cropped if it exceeds the original borders. The object with the activated option will have a red border:<text:line-break/><draw:frame draw:style-name="media" draw:name="1" text:anchor-type="as-char" draw:z-index="1" svg:width="15.319375cm" svg:height="8.5195833333333cm"><draw:image xlink:href="Pictures/de1f9dc36669e3f272bccd0477833470.png" xlink:type="simple" xlink:show="embed" xlink:actuate="onLoad"/></draw:frame></text:p>
          </table:table-cell>
          <table:table-cell office:value-type="string" table:style-name="tablecell">
            <text:p text:style-name="tablealignleft">Except Sound level meter, Rect</text:p>
          </table:table-cell>
        </table:table-row>
        <table:table-row>
          <table:table-cell office:value-type="string" table:style-name="tablecell">
            <text:p text:style-name="tablealignleft"><text:span text:style-name="Strong_20_Emphasis">Keypoint Smoothing</text:span></text:p>
          </table:table-cell>
          <table:table-cell office:value-type="string" table:style-name="tablecell">
            <text:p text:style-name="tablealignleft">Sets an algorithm for smoothing object parameter changes between key points. If the parameter is not set, the change in object parameters from point to point will be linear. Setting options:</text:p>
            <text:list text:style-name="List_20_1" text:continue-numbering="false">
              <text:list-item>
                <text:p text:style-name="List_20_1_Content_First"> <text:span text:style-name="Strong_20_Emphasis">None</text:span> - function disabled, parameters changes are linear.</text:p>
              </text:list-item>
              <text:list-item>
                <text:p text:style-name="List_20_1_Content"> <text:span text:style-name="Strong_20_Emphasis">In Sine</text:span> - <draw:frame draw:style-name="media" draw:name="2" text:anchor-type="as-char" draw:z-index="2" svg:width="3.65125cm" svg:height="1.9314583333333cm"><draw:image xlink:href="Pictures/bf7f316dd6bb2aff9cf3f2f848a5c23e.png" xlink:type="simple" xlink:show="embed" xlink:actuate="onLoad"/></draw:frame></text:p>
              </text:list-item>
              <text:list-item>
                <text:p text:style-name="List_20_1_Content"> <text:span text:style-name="Strong_20_Emphasis">Out Sine</text:span> - <draw:frame draw:style-name="media" draw:name="3" text:anchor-type="as-char" draw:z-index="3" svg:width="3.5983333333333cm" svg:height="2.0108333333333cm"><draw:image xlink:href="Pictures/ac0b015cbdde52930368a5fc4fb4cd34.png" xlink:type="simple" xlink:show="embed" xlink:actuate="onLoad"/></draw:frame></text:p>
              </text:list-item>
              <text:list-item>
                <text:p text:style-name="List_20_1_Content"> <text:span text:style-name="Strong_20_Emphasis">In/Out Sine</text:span> - <draw:frame draw:style-name="media" draw:name="4" text:anchor-type="as-char" draw:z-index="4" svg:width="3.65125cm" svg:height="2.06375cm"><draw:image xlink:href="Pictures/e959ae60fdad9d0e809cb9f7295b8755.png" xlink:type="simple" xlink:show="embed" xlink:actuate="onLoad"/></draw:frame></text:p>
              </text:list-item>
              <text:list-item>
                <text:p text:style-name="List_20_1_Content"> <text:span text:style-name="Strong_20_Emphasis">In Exponential</text:span> - <draw:frame draw:style-name="media" draw:name="5" text:anchor-type="as-char" draw:z-index="5" svg:width="3.7041666666667cm" svg:height="2.0902083333333cm"><draw:image xlink:href="Pictures/57d30ef87db780cf6b2be025bdb21dd4.png" xlink:type="simple" xlink:show="embed" xlink:actuate="onLoad"/></draw:frame></text:p>
              </text:list-item>
              <text:list-item>
                <text:p text:style-name="List_20_1_Content"> <text:span text:style-name="Strong_20_Emphasis">Out Exponential</text:span> - <draw:frame draw:style-name="media" draw:name="6" text:anchor-type="as-char" draw:z-index="6" svg:width="3.730625cm" svg:height="2.143125cm"><draw:image xlink:href="Pictures/c4a303b5cb8420e89dac2766df996d43.png" xlink:type="simple" xlink:show="embed" xlink:actuate="onLoad"/></draw:frame></text:p>
              </text:list-item>
              <text:list-item>
                <text:p text:style-name="List_20_1_Content"> <text:span text:style-name="Strong_20_Emphasis">In/Out Exponential</text:span> - <draw:frame draw:style-name="media" draw:name="7" text:anchor-type="as-char" draw:z-index="7" svg:width="3.65125cm" svg:height="2.0372916666667cm"><draw:image xlink:href="Pictures/753963e9d2916779388c59a93365a8a7.png" xlink:type="simple" xlink:show="embed" xlink:actuate="onLoad"/></draw:frame></text:p>
              </text:list-item>
              <text:list-item>
                <text:p text:style-name="List_20_1_Content"> <text:span text:style-name="Strong_20_Emphasis">In Circular</text:span> - <draw:frame draw:style-name="media" draw:name="8" text:anchor-type="as-char" draw:z-index="8" svg:width="3.6247916666667cm" svg:height="2.0372916666667cm"><draw:image xlink:href="Pictures/d39e34fbfe10848f7da40a2a00bcb132.png" xlink:type="simple" xlink:show="embed" xlink:actuate="onLoad"/></draw:frame></text:p>
              </text:list-item>
              <text:list-item>
                <text:p text:style-name="List_20_1_Content"> <text:span text:style-name="Strong_20_Emphasis">Out Circular</text:span> - <draw:frame draw:style-name="media" draw:name="9" text:anchor-type="as-char" draw:z-index="9" svg:width="3.7570833333333cm" svg:height="2.0902083333333cm"><draw:image xlink:href="Pictures/2f7a9420ae8d9823068d0a281eb48758.png" xlink:type="simple" xlink:show="embed" xlink:actuate="onLoad"/></draw:frame></text:p>
              </text:list-item>
              <text:list-item>
                <text:p text:style-name="List_20_1_Content"> <text:span text:style-name="Strong_20_Emphasis">In/Out Circular</text:span> - <draw:frame draw:style-name="media" draw:name="10" text:anchor-type="as-char" draw:z-index="10" svg:width="3.7041666666667cm" svg:height="2.0902083333333cm"><draw:image xlink:href="Pictures/c7ac86c4c56f895bad064aba26693505.png" xlink:type="simple" xlink:show="embed" xlink:actuate="onLoad"/></draw:frame></text:p>
              </text:list-item>
              <text:list-item>
                <text:p text:style-name="List_20_1_Content"> <text:span text:style-name="Strong_20_Emphasis">In Back</text:span> - <draw:frame draw:style-name="media" draw:name="11" text:anchor-type="as-char" draw:z-index="11" svg:width="3.65125cm" svg:height="2.2225cm"><draw:image xlink:href="Pictures/1d518c0dfa4c18f3b4c3a4d818d0e339.png" xlink:type="simple" xlink:show="embed" xlink:actuate="onLoad"/></draw:frame></text:p>
              </text:list-item>
              <text:list-item>
                <text:p text:style-name="List_20_1_Content"> <text:span text:style-name="Strong_20_Emphasis">Out Back</text:span> - <draw:frame draw:style-name="media" draw:name="12" text:anchor-type="as-char" draw:z-index="12" svg:width="3.7570833333333cm" svg:height="2.1960416666667cm"><draw:image xlink:href="Pictures/40487efe6de70626608420b46b8db48f.png" xlink:type="simple" xlink:show="embed" xlink:actuate="onLoad"/></draw:frame></text:p>
              </text:list-item>
              <text:list-item>
                <text:p text:style-name="List_20_1_Content"> <text:span text:style-name="Strong_20_Emphasis">In/Out Back</text:span> - <draw:frame draw:style-name="media" draw:name="13" text:anchor-type="as-char" draw:z-index="13" svg:width="3.730625cm" svg:height="2.2754166666667cm"><draw:image xlink:href="Pictures/4f4e32a50a40c4ac7e87589c4e15739b.png" xlink:type="simple" xlink:show="embed" xlink:actuate="onLoad"/></draw:frame></text:p>
              </text:list-item>
              <text:list-item>
                <text:p text:style-name="List_20_1_Content"> <text:span text:style-name="Strong_20_Emphasis">In Elastic</text:span> - <draw:frame draw:style-name="media" draw:name="14" text:anchor-type="as-char" draw:z-index="14" svg:width="3.7041666666667cm" svg:height="2.619375cm"><draw:image xlink:href="Pictures/42f087424962b57e5e09bd18f1c742fd.png" xlink:type="simple" xlink:show="embed" xlink:actuate="onLoad"/></draw:frame></text:p>
              </text:list-item>
              <text:list-item>
                <text:p text:style-name="List_20_1_Content"> <text:span text:style-name="Strong_20_Emphasis">Out Elastic</text:span> - <draw:frame draw:style-name="media" draw:name="15" text:anchor-type="as-char" draw:z-index="15" svg:width="3.6247916666667cm" svg:height="2.460625cm"><draw:image xlink:href="Pictures/0c15fbfd190ae479b677b6278733b791.png" xlink:type="simple" xlink:show="embed" xlink:actuate="onLoad"/></draw:frame></text:p>
              </text:list-item>
              <text:list-item>
                <text:p text:style-name="List_20_1_Content"> <text:span text:style-name="Strong_20_Emphasis">In/Out Elastic</text:span> - <draw:frame draw:style-name="media" draw:name="16" text:anchor-type="as-char" draw:z-index="16" svg:width="3.4925cm" svg:height="2.2754166666667cm"><draw:image xlink:href="Pictures/fd7f81ca656ff54ae2453871bf4a4461.png" xlink:type="simple" xlink:show="embed" xlink:actuate="onLoad"/></draw:frame></text:p>
              </text:list-item>
              <text:list-item>
                <text:p text:style-name="List_20_1_Content"> <text:span text:style-name="Strong_20_Emphasis">In Bounce</text:span> - <draw:frame draw:style-name="media" draw:name="17" text:anchor-type="as-char" draw:z-index="17" svg:width="3.5983333333333cm" svg:height="2.0902083333333cm"><draw:image xlink:href="Pictures/51b44f7c4492bd5fa826d7de68803d11.png" xlink:type="simple" xlink:show="embed" xlink:actuate="onLoad"/></draw:frame></text:p>
              </text:list-item>
              <text:list-item>
                <text:p text:style-name="List_20_1_Content"> <text:span text:style-name="Strong_20_Emphasis">Out Bounce</text:span> - <draw:frame draw:style-name="media" draw:name="18" text:anchor-type="as-char" draw:z-index="18" svg:width="3.81cm" svg:height="2.2225cm"><draw:image xlink:href="Pictures/332472641051d54505905c74e8925f56.png" xlink:type="simple" xlink:show="embed" xlink:actuate="onLoad"/></draw:frame></text:p>
              </text:list-item>
              <text:list-item>
                <text:p text:style-name="List_20_1_Content_Last"> <text:span text:style-name="Strong_20_Emphasis">In/Out Bounce</text:span> - <draw:frame draw:style-name="media" draw:name="19" text:anchor-type="as-char" draw:z-index="19" svg:width="3.7041666666667cm" svg:height="2.143125cm"><draw:image xlink:href="Pictures/4cdd45ade1b194cfc38a96ef791d816d.png" xlink:type="simple" xlink:show="embed" xlink:actuate="onLoad"/></draw:frame></text:p>
              </text:list-item>
            </text:list>
            <text:p text:style-name="Text_20_body"><text:line-break/>More about the <text:a xlink:type="simple" xlink:href="https://easings.net/ru" text:style-name="Internet_20_link" text:visited-style-name="Visited_20_Internet_20_Link">easing functions</text:a>, defining the speed of animation flow.</text:p>
          </table:table-cell>
          <table:table-cell office:value-type="string" table:style-name="tablecell"/>
        </table:table-row>
        <table:table-row>
          <table:table-cell office:value-type="string" table:style-name="tablecell">
            <text:p text:style-name="tablealignleft"><text:span text:style-name="Strong_20_Emphasis">Orig</text:span></text:p>
          </table:table-cell>
          <table:table-cell office:value-type="string" table:style-name="tablecell">
            <text:p text:style-name="tablealignleft">Starting point for the Frm time code field:</text:p>
            <text:list text:style-name="List_20_1" text:continue-numbering="false">
              <text:list-item>
                <text:p text:style-name="List_20_1_Content_First"> <text:span text:style-name="Strong_20_Emphasis">Begin</text:span> - from the composition start.</text:p>
              </text:list-item>
              <text:list-item>
                <text:p text:style-name="List_20_1_Content"> <text:span text:style-name="Strong_20_Emphasis">End</text:span> - from the composition end.</text:p>
              </text:list-item>
              <text:list-item>
                <text:p text:style-name="List_20_1_Content"> <text:span text:style-name="Strong_20_Emphasis">In</text:span> - from the composition In point.</text:p>
              </text:list-item>
              <text:list-item>
                <text:p text:style-name="List_20_1_Content"> <text:span text:style-name="Strong_20_Emphasis">Out</text:span> - from the composition Out point.</text:p>
              </text:list-item>
              <text:list-item>
                <text:p text:style-name="List_20_1_Content"> <text:span text:style-name="Strong_20_Emphasis">Show</text:span> - from the point of object appearance on screen.</text:p>
              </text:list-item>
              <text:list-item>
                <text:p text:style-name="List_20_1_Content_Last"> <text:span text:style-name="Strong_20_Emphasis">Hide</text:span> - from the point of object disappearing from the screen.</text:p>
              </text:list-item>
            </text:list>
          </table:table-cell>
          <table:table-cell office:value-type="string" table:style-name="tablecell"/>
        </table:table-row>
        <table:table-row>
          <table:table-cell office:value-type="string" table:style-name="tablecell">
            <text:p text:style-name="tablealignleft"><text:span text:style-name="Strong_20_Emphasis">Frm</text:span></text:p>
          </table:table-cell>
          <table:table-cell office:value-type="string" table:style-name="tablecell">
            <text:p text:style-name="tablealignleft">Keyframe timecode field</text:p>
          </table:table-cell>
          <table:table-cell office:value-type="string" table:style-name="tablecell"/>
        </table:table-row>
        <table:table-row>
          <table:table-cell office:value-type="string" table:style-name="tablecell">
            <text:p text:style-name="tablealignleft"><text:span text:style-name="Strong_20_Emphasis">Scale</text:span></text:p>
          </table:table-cell>
          <table:table-cell office:value-type="string" table:style-name="tablecell">
            <text:p text:style-name="tablealignleft">Object scale (measured in fraction of the original size, value 0 to 1. For example, 0.5 is half size)</text:p>
          </table:table-cell>
          <table:table-cell office:value-type="string" table:style-name="tablecell">
            <text:p text:style-name="tablealignleft">PIP only</text:p>
          </table:table-cell>
        </table:table-row>
        <table:table-row>
          <table:table-cell office:value-type="string" table:style-name="tablecell">
            <text:p text:style-name="tablealignleft"><text:span text:style-name="Strong_20_Emphasis">Rot</text:span></text:p>
          </table:table-cell>
          <table:table-cell office:value-type="string" table:style-name="tablecell">
            <text:p text:style-name="tablealignleft">Object rotation in degrees (0 - 360)</text:p>
          </table:table-cell>
          <table:table-cell office:value-type="string" table:style-name="tablecell">
            <text:p text:style-name="tablealignleft">PIP only</text:p>
          </table:table-cell>
        </table:table-row>
        <table:table-row>
          <table:table-cell office:value-type="string" table:style-name="tablecell">
            <text:p text:style-name="tablealignleft"><text:span text:style-name="Strong_20_Emphasis">Left</text:span></text:p>
          </table:table-cell>
          <table:table-cell office:value-type="string" table:style-name="tablecell">
            <text:p text:style-name="tablealignleft">Left keystone effect proportion (fraction of the original size, value from 0 to 1. For example, 0.5 is half size)</text:p>
          </table:table-cell>
          <table:table-cell office:value-type="string" table:style-name="tablecell">
            <text:p text:style-name="tablealignleft">PIP only</text:p>
          </table:table-cell>
        </table:table-row>
        <table:table-row>
          <table:table-cell office:value-type="string" table:style-name="tablecell">
            <text:p text:style-name="tablealignleft"><text:span text:style-name="Strong_20_Emphasis">Right</text:span></text:p>
          </table:table-cell>
          <table:table-cell office:value-type="string" table:style-name="tablecell">
            <text:p text:style-name="tablealignleft">Right keystone effect proportion</text:p>
          </table:table-cell>
          <table:table-cell office:value-type="string" table:style-name="tablecell">
            <text:p text:style-name="tablealignleft">PIP only</text:p>
          </table:table-cell>
        </table:table-row>
        <table:table-row>
          <table:table-cell office:value-type="string" table:style-name="tablecell">
            <text:p text:style-name="tablealignleft"><text:span text:style-name="Strong_20_Emphasis">Top</text:span></text:p>
          </table:table-cell>
          <table:table-cell office:value-type="string" table:style-name="tablecell">
            <text:p text:style-name="tablealignleft">Top keystone effect proportion</text:p>
          </table:table-cell>
          <table:table-cell office:value-type="string" table:style-name="tablecell">
            <text:p text:style-name="tablealignleft">PIP only</text:p>
          </table:table-cell>
        </table:table-row>
        <table:table-row>
          <table:table-cell office:value-type="string" table:style-name="tablecell">
            <text:p text:style-name="tablealignleft"><text:span text:style-name="Strong_20_Emphasis">Btm</text:span></text:p>
          </table:table-cell>
          <table:table-cell office:value-type="string" table:style-name="tablecell">
            <text:p text:style-name="tablealignleft">Bottom keystone effect proportion</text:p>
          </table:table-cell>
          <table:table-cell office:value-type="string" table:style-name="tablecell">
            <text:p text:style-name="tablealignleft">PIP only</text:p>
          </table:table-cell>
        </table:table-row>
        <table:table-row>
          <table:table-cell office:value-type="string" table:style-name="tablecell">
            <text:p text:style-name="tablealignleft"><text:span text:style-name="Strong_20_Emphasis">SX</text:span></text:p>
          </table:table-cell>
          <table:table-cell office:value-type="string" table:style-name="tablecell">
            <text:p text:style-name="tablealignleft">Object size in the X axis (measured in fraction of the original size, value 0 to 1. For example, 0.5 is half size)</text:p>
          </table:table-cell>
          <table:table-cell office:value-type="string" table:style-name="tablecell">
            <text:p text:style-name="tablealignleft">Except PIP</text:p>
          </table:table-cell>
        </table:table-row>
        <table:table-row>
          <table:table-cell office:value-type="string" table:style-name="tablecell">
            <text:p text:style-name="tablealignleft"><text:span text:style-name="Strong_20_Emphasis">SY</text:span></text:p>
          </table:table-cell>
          <table:table-cell office:value-type="string" table:style-name="tablecell">
            <text:p text:style-name="tablealignleft">Object size in the Y axis (measured in fraction of the original size, value 0 to 1. For example, 0.5 is half size)</text:p>
          </table:table-cell>
          <table:table-cell office:value-type="string" table:style-name="tablecell">
            <text:p text:style-name="tablealignleft">Except PIP</text:p>
          </table:table-cell>
        </table:table-row>
        <table:table-row>
          <table:table-cell office:value-type="string" table:style-name="tablecell">
            <text:p text:style-name="tablealignleft"><text:span text:style-name="Strong_20_Emphasis">DX</text:span></text:p>
          </table:table-cell>
          <table:table-cell office:value-type="string" table:style-name="tablecell">
            <text:p text:style-name="tablealignleft">X offset in pixels</text:p>
          </table:table-cell>
          <table:table-cell office:value-type="string" table:style-name="tablecell"/>
        </table:table-row>
        <table:table-row>
          <table:table-cell office:value-type="string" table:style-name="tablecell">
            <text:p text:style-name="tablealignleft"><text:span text:style-name="Strong_20_Emphasis">DY</text:span></text:p>
          </table:table-cell>
          <table:table-cell office:value-type="string" table:style-name="tablecell">
            <text:p text:style-name="tablealignleft">Y offset in pixels</text:p>
          </table:table-cell>
          <table:table-cell office:value-type="string" table:style-name="tablecell"/>
        </table:table-row>
        <table:table-row>
          <table:table-cell office:value-type="string" table:style-name="tablecell">
            <text:p text:style-name="tablealignleft"><text:span text:style-name="Strong_20_Emphasis">Opct</text:span></text:p>
          </table:table-cell>
          <table:table-cell office:value-type="string" table:style-name="tablecell">
            <text:p text:style-name="tablealignleft">Setting the degree of object transparency in percent: 100 - the object is opaque, 0 - the object is transparent (invisible).</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69-12-31T18::00:00</meta:creation-date>
    <dc:creator>Generated</dc:creator>
    <dc:date>1969-12-31T18::00:00</dc:date>
    <dc:language>en-US</dc:language>
    <meta:editing-cycles>1</meta:editing-cycles>
    <meta:editing-duration>PT0S</meta:editing-duration>
    <dc:title>manual:graphics_editor_animation</dc:title>
  </office:meta>
</office:document-meta>
</file>